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, serif"/>
  </office:font-face-decls>
  <office:automatic-styles>
    <style:style style:name="P1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style:font-name="Times New Roman3" fo:font-size="14pt" officeooo:paragraph-rsid="000a327a" fo:background-color="transparent"/>
    </style:style>
    <style:style style:name="P2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3" fo:font-size="14pt" officeooo:rsid="000caddb" officeooo:paragraph-rsid="000a327a" fo:background-color="transparent" style:font-size-asian="14pt" style:language-asian="en" style:country-asian="US" style:font-name-complex="Times New Roman1" style:font-size-complex="14pt"/>
    </style:style>
    <style:style style:name="P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fo:color="#000000" loext:opacity="100%" style:font-name="Times New Roman3" fo:font-size="14pt" officeooo:rsid="000caddb" officeooo:paragraph-rsid="000a327a" fo:background-color="transparent" style:font-size-asian="14pt" style:language-asian="en" style:country-asian="US" style:font-name-complex="Times New Roman1" style:font-size-complex="14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Times New Roman1" officeooo:rsid="001584c9" style:font-size-asian="14pt" style:language-asian="en" style:country-asian="US" style:font-size-complex="14pt"/>
    </style:style>
    <style:style style:name="T3" style:family="text">
      <style:text-properties fo:color="#000000" loext:opacity="100%" style:font-name="Times New Roman1" officeooo:rsid="00188010" style:font-size-asian="14pt" style:language-asian="en" style:country-asian="US" style:font-size-complex="14pt"/>
    </style:style>
    <style:style style:name="T4" style:family="text">
      <style:text-properties fo:color="#000000" loext:opacity="100%" style:font-name="Times New Roman1" officeooo:rsid="0014531b" style:font-size-asian="14pt" style:language-asian="en" style:country-asian="US" style:font-size-complex="14pt"/>
    </style:style>
    <style:style style:name="T5" style:family="text">
      <style:text-properties fo:color="#000000" loext:opacity="100%" style:font-name="Times New Roman1" fo:font-weight="normal" officeooo:rsid="00045659" style:font-size-asian="14pt" style:language-asian="en" style:country-asian="US" style:font-weight-asian="normal" style:font-size-complex="14pt" style:font-weight-complex="normal"/>
    </style:style>
    <style:style style:name="T6" style:family="text">
      <style:text-properties fo:color="#000000" loext:opacity="100%" style:font-name="Times New Roman1" fo:font-weight="normal" officeooo:rsid="001d47e1" style:font-size-asian="14pt" style:language-asian="en" style:country-asian="US" style:font-weight-asian="normal" style:font-size-complex="14pt" style:font-weight-complex="normal"/>
    </style:style>
    <style:style style:name="T7" style:family="text">
      <style:text-properties fo:color="#000000" loext:opacity="100%" style:font-name="Times New Roman1" fo:font-weight="normal" officeooo:rsid="0021c416" style:font-size-asian="14pt" style:language-asian="en" style:country-asian="US" style:font-weight-asian="normal" style:font-size-complex="14pt" style:font-weight-complex="normal"/>
    </style:style>
    <style:style style:name="T8" style:family="text">
      <style:text-properties fo:color="#000000" loext:opacity="100%" style:font-name="Times New Roman1" fo:language="ru" fo:country="RU" fo:font-weight="normal" officeooo:rsid="0021c416" style:font-size-asian="14pt" style:language-asian="en" style:country-asian="US" style:font-weight-asian="normal" style:font-size-complex="14pt" style:font-weight-complex="normal"/>
    </style:style>
    <style:style style:name="T9" style:family="text">
      <style:text-properties officeooo:rsid="001e09ea"/>
    </style:style>
    <style:style style:name="T10" style:family="text">
      <style:text-properties officeooo:rsid="000caddb" style:font-size-asian="14pt" style:language-asian="en" style:country-asian="US" style:font-name-complex="Times New Roman1" style:font-size-complex="14pt"/>
    </style:style>
    <style:style style:name="T11" style:family="text">
      <style:text-properties officeooo:rsid="001e09ea" style:font-size-asian="14pt" style:language-asian="en" style:country-asian="US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проведении экспертно-аналитического мероприятия</text:p>
      <text:p text:style-name="P1"><text:s text:c="2"/>Основание: Распоряжение контрольно-счетной палаты муниципального образования Курганинский район 27.10.2025 года № 82-РО.</text:p>
      <text:p text:style-name="P1"><text:s text:c="4"/>В соответствии с пунктом 2.5, <text:span text:style-name="T9">2.5.1</text:span> плана работы контрольно-счетной палаты муниципального образования Курганинский район на 2025 год проведен<text:span text:style-name="T9">о</text:span> <text:span text:style-name="T2">экспертно-аналитическое </text:span><text:span text:style-name="T3">мероприятие: «</text:span><text:span text:style-name="T5">Анализ исполнения и контроль за организацией исполнения местного бюджета Курганинского района, в том числе <text:s/>рисков не достижения в 2025 году целевых <text:s/>показателей (графиков мероприятий) результативности <text:s/>исполнения <text:s/>муниципальных программ, в том числе по переданным полномочиям </text:span><text:span text:style-name="T8">за 9 месяцев</text:span><text:span text:style-name="T6"> 2025 год</text:span><text:span text:style-name="T7">а</text:span><text:span text:style-name="T4">»</text:span><text:span text:style-name="T1">.</text:span></text:p>
      <text:p text:style-name="P1"><text:s text:c="2"/>Заключение по результатам экспертно-аналитического мероприятия, содержащее информацию о выявленных нарушениях и недостатках, а также рекомендации по их устранению, направлено <text:span text:style-name="T9">в Совет муниципального образования Курганинский район. Информационное письмо по итогам </text:span><text:span text:style-name="T10">экспертно-аналитического мероприятия </text:span><text:span text:style-name="T11">направлено в </text:span><text:span text:style-name="T9">администрацию </text:span>муниципального образования Курганинский район. </text:p>
      <text:p text:style-name="P3">В соответствии с Соглашением «О порядке взаимодействия между Прокуратурой Курганинского района и контрольно-счётной палатой муниципального образования Курганинский район» материалы проверки направлены в Прокуратуру Курганинского района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5-12-12T10:17:09.838000000</dc:date>
    <meta:editing-duration>PT4M</meta:editing-duration>
    <meta:editing-cycles>8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5" meta:word-count="138" meta:character-count="1268" meta:non-whitespace-character-count="1122"/>
  </office:meta>
</office:document-meta>
</file>